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квере-бажова-отпразднуют-масленицу-11-марта"/>В сквере Бажова отпразднуют Масленицу 11 марта<text:bookmark-end text:name="в-сквере-бажова-отпразднуют-масленицу-11-марта"/></text:h>
      <text:p text:style-name="First_20_paragraph">10.03.2021</text:p>
      <text:p text:style-name="Text_20_body"><text:line-break/><text:span text:style-name="T1">В четверг, 11 марта, в сквере Бажова состоится празднование Масленицы. Об этом сообщает администрация спортивно-досугового центра «Норд-СВАО».</text:span></text:p>
      <text:p text:style-name="Text_20_body">«Мы приглашаем вас на наш традиционный праздник, который мы проводим каждый год. Будем отмечать Масленицу с исконно русским размахом», — говорится в сообщении.</text:p>
      <text:p text:style-name="Text_20_body">В программе: музыка и танцы, русские игры и забавы, чай из настоящих самоваров и блины.</text:p>
      <text:p text:style-name="Text_20_body">«Приглашайте всех своих друзей и знакомых, приходите с детьми — для них в этот день приготовлены особые развлечения. Отдельные призы полагаются тем, кто сделает и принесет чучело Масленицы», — добавляют в «Норд-СВАО».</text:p>
      <text:p text:style-name="Text_20_body">Начало в 14:00 в сквере Бажова.</text:p>
      <text:p text:style-name="Text_20_body"><text:line-break/></text:p>
      <text:p text:style-name="Text_20_body">Адрес страницы: <text:a xlink:type="simple" xlink:href="http://rostokino.mos.ru/presscenter/news/detail/9771735.html" office:name=""><text:span text:style-name="Definition">http://rostokino.mos.ru/presscenter/news/detail/9771735.html</text:span></text:a></text:p>
      <text:p text:style-name="Text_20_body"><text:a xlink:type="simple" xlink:href="http://rostokino.mos.ru" office:name=""><text:span text:style-name="Definition">Управа района Росто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00:24:47Z</meta:creation-date>
    <dc:date>2023-05-23T00:24:47Z</dc:date>
  </office:meta>
</office:document-meta>
</file>