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фик-загрутдинов-завершается-строительство-эстакады-съезда-с-проспекта-мира-на-северный-участок-мсд"/>Рафик Загрутдинов: завершается строительство эстакады съезда с проспекта Мира на северный участок МСД<text:bookmark-end text:name="рафик-загрутдинов-завершается-строительство-эстакады-съезда-с-проспекта-мира-на-северный-участок-мсд"/></text:h>
      <text:p text:style-name="First_20_paragraph">05.05.2022</text:p>
      <text:p text:style-name="Text_20_body"><text:span text:style-name="T1">«Завершается строительство эстакады, которая обеспечит комфортный съезд автотранспорта с проспекта Мира на северный участок московского скоростного диаметра (СВХ) в сторону улицы Сельскохозяйственная, –</text:span> сообщил руководитель Департамента строительства города Москвы Рафик Загрутдинов. <text:span text:style-name="T1">– В настоящее время ведутся работы по нанесению антикоррозионной защиты бетонных конструкций эстакады и устройство водоотвода. Съезд готов на 93 процента».</text:span></text:p>
      <text:p text:style-name="Text_20_body">Напомним, на северном участке московского скоростного диаметра (СВХ) от Ярославского шоссе до Дмитровского шоссе проектом предусматривается строительство и реконструкция дорог общей протяженностью 22 км, в том числе 10 искусственных сооружений: 2 путепровода (315 м), 4 эстакады (4,6 км), 4 моста (179 м), 2 подземных пешеходных перехода в районе станции МЦК «Ботанический сад» и Сигнального проезда, д. 16 стр. 1.</text:p>
      <text:p text:style-name="Text_20_body"><text:span text:style-name="T1">«Мэр Москвы Сергей Собянин поручил в 2023 году завершить строительство всех хордовых магистралей и выполнить благоустройство территорий. На данный момент на участке Северо-Восточной хорды от Ярославского до Дмитровского шоссе построили и открыли 14 км дорог, в том числе 6 искусственных сооружений: 2 эстакады, 2 путепровода, 2 моста», –</text:span> уточнил Рафик Загрутдинов.</text:p>
      <text:p text:style-name="Text_20_body"><text:line-break/>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rostokino.mos.ru/presscenter/true/detail/10792451.html" office:name=""><text:span text:style-name="Definition">http://rostokino.mos.ru/presscenter/true/detail/10792451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53:18Z</meta:creation-date>
    <dc:date>2023-06-20T13:53:18Z</dc:date>
  </office:meta>
</office:document-meta>
</file>