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по-москве-рассмотрела-больше-9-тысяч-обращений-за-9-месяцев"/>Кадастровая палата по Москве рассмотрела больше 9 тысяч обращений за 9 месяцев<text:bookmark-end text:name="кадастровая-палата-по-москве-рассмотрела-больше-9-тысяч-обращений-за-9-месяцев"/></text:h>
      <text:p text:style-name="First_20_paragraph">03.11.2022</text:p>
      <text:p text:style-name="Text_20_body"><text:span text:style-name="T1">В январе-сентябре текущего года Кадастровая палата по Москве рассмотрела 9,15 тыс. поступивших обращений. Большинство из них направили физические лица – 7,3 тыс., от юридических лиц поступило 1,85 тыс. При этом предпочтение отдано электронному способу обращения в филиал – через</text:span> <text:a xlink:type="simple" xlink:href="https://otradnoe.mos.ru/presscenter/true/detail/kadastr.ru" office:name=""><text:span text:style-name="Definition"><text:span text:style-name="T1">официальный сайт</text:span></text:span></text:a> <text:span text:style-name="T1">или электронную почту поступило около 54 % обращений. За аналогичный период прошлого года филиал рассмотрел 10,7 тыс. обращений, 46 % поступили в электронном виде.</text:span></text:p>
      <text:p text:style-name="Text_20_body"/>
      <text:p text:style-name="Text_20_body"/>
      <text:p text:style-name="Text_20_body"/>
      <text:p text:style-name="Text_20_body"/>
      <text:p text:style-name="Text_20_body"><text:line-break/></text:p>
      <text:p text:style-name="Text_20_body">За три квартала 2022 года значительная часть рассмотренных обращений – 8,38 тыс. или 91 % относится к тематике государственного кадастрового учета и (или) государственной регистрации прав, предоставления сведений из Единого государственного реестра недвижимости (ЕГРН). При этом, заявители чаще всего задавали вопросы, касающиеся предоставления информации из реестра недвижимости и верификации сведений ЕГРН. За аналогичный период прошлого года по данным темам рассмотрено 9,9 тыс. обращений или 92 % от общего количества.</text:p>
      <text:p text:style-name="Text_20_body">За III квартал филиал рассмотрел 2,97 тыс. обращений, из них 2,72 тыс. или 92 % по темам, наиболее востребованным в течение года. За второй квартал было отработано на 10 % больше обращений – 3,3 тыс. Как и в квартальной статистике<text:line-break/>с июля по сентябрь наиболее востребованным оказался электронный способ подачи обращения, им воспользовались 58 % заявителей, во втором квартале показатель был немного ниже и составлял 49 %.</text:p>
      <text:p text:style-name="Text_20_body"><text:span text:style-name="T2">«В этом году количество обращений снизилось почти на 15 % по сравнению с аналогичным периодом прошлого года. Это результат активной разъяснительной работы, проводимой с заявителями. Так, специалисты филиала регулярно подготавливают информационные материалы для публикаций в средствах массовой информации и социальных сетях на темы, касающиеся основной деятельности ведомства, проводят горячие линии и консультации в офисах приема»,</text:span> – отметил <text:span text:style-name="T1">заместитель директора – главный технолог Кадастровой палаты по Москве Виктор Горелышев.</text:span></text:p>
      <text:p text:style-name="Text_20_body">Напомним, что по вопросам, касающимся деятельности учреждения, также можно обращаться по номеру Ведомственного центра телефонного обслуживания (ВЦТО) 8-800-100-34-34 (звонок бесплатный). Эксперты ведомства дадут разъяснения 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rostokino.mos.ru/presscenter/true/detail/11189437.html" office:name=""><text:span text:style-name="Definition">http://rostokino.mos.ru/presscenter/true/detail/11189437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53:13Z</meta:creation-date>
    <dc:date>2023-06-20T13:53:13Z</dc:date>
  </office:meta>
</office:document-meta>
</file>