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ндрей-бочкарёв-бкл-разгрузит-радиальные-линии-метро-и-автомобильные-дороги"/>Андрей Бочкарёв: БКЛ разгрузит радиальные линии метро и автомобильные дороги<text:bookmark-end text:name="андрей-бочкарёв-бкл-разгрузит-радиальные-линии-метро-и-автомобильные-дороги"/></text:h>
      <text:p text:style-name="First_20_paragraph">06.03.2023</text:p>
      <text:p text:style-name="Text_20_body"><text:span text:style-name="T1">Запуск пассажирского движения на Большой кольцевой линии (БКЛ) метро позволит существенно разгрузит как действующие линии подземки, так и автомобильные магистрали и улучшит транспортную ситуацию в столице. Об этом сообщил заместитель Мэра Москвы в Правительстве Москвы по вопросам градостроительной политики и строительства Андрей Бочкарёв.</text:span></text:p>
      <text:p text:style-name="Text_20_body">«Запуск Большой кольцевой линии метро непосредственно улучшит транспортное обслуживание 34 районов Москвы с населением 3,3 млн человек, в том числе в пешей доступности от станций проживает порядка 1,2 млн человек», - отметил Андрей Бочкарёв.</text:p>
      <text:p text:style-name="Text_20_body">Кроме того, по словам заместителя Мэра, БКЛ соединит существующие и перспективные радиальные линии на расстоянии до 10 км от действующей Кольцевой линии, что позволит разгрузить станции внутри кольца и саму Кольцевую линию.</text:p>
      <text:p text:style-name="Text_20_body">«За счет существенного снижения нагрузки на другие линии и появления многочисленных альтернативных маршрутов поездок положительный эффект от ввода БКЛ почувствуют все пассажиры метрополитена. На многих из этих маршрутов экономия времени при ежедневных поездках составит до 35-45 минут». – пояснил Андрей Бочкарёв.</text:p>
      <text:p text:style-name="Text_20_body">Глава Стройкомплекса уточнил, что по оценкам экспертов разгрузка Кольцевой линии метро составит до 25%, радиальных направлений – до 22%. «Помимо этого, за счёт отказа от части поездок на личном автомобиле в пользу общественного транспорта снизится нагрузка на Третье транспортное кольцо ТТК и вылетные магистрали в среднем до 15%», - добавил Андрей Бочкарёв.</text:p>
      <text:p text:style-name="Text_20_body">«Ранее на уже запущенных отрезках БКЛ мы наблюдали перераспределение трафика: пассажиры, которые ехали до «Кольцевой» линии, зачастую пересаживались раньше, потому что это экономило время в пути», – рассуждает Евгений Михайленко, декан факультета городского и регионального развития НИУ ВШЭ.</text:p>
      <text:p text:style-name="Text_20_body">«Оценить, как запуск БКЛ изменит поведение людей, мы сможем через год-два, когда новая ветка полноценно интегрируется в сознание пассажиров как такое же кольцо, как привычная 5-я «Кольцевая» линия. Так уже было с МЦК, но сейчас есть одна особенность: БКЛ – это полностью подземная линия, а не электричка, которая максимально интегрирована в существующую систему метрополитена», – подытожил Михайленко.</text:p>
      <text:p text:style-name="Text_20_body">1 марта Президент России Владимир Путин и Мэр Москвы Сергей Собянин открыли движение по всей Большой кольцевой линии метро.</text:p>
      <text:p text:style-name="Text_20_body">«Это самый большой и трудный проект за всю историю метростроения, это новое сердце транспортной системы Москвы, которое объединяет и МЦД, и МЦК, и линии метро в единую транспортную систему, и позволяет присоединять новые линии метро, создавая будущее транспортной системы. Это, конечно, огромный и важный проект», - сказал Сергей Собянин.</text:p>
      <text:p text:style-name="Text_20_body"><text:line-break/></text:p>
      <text:p text:style-name="Text_20_body">Адрес страницы: <text:a xlink:type="simple" xlink:href="http://rostokino.mos.ru/presscenter/true/detail/11447053.html" office:name=""><text:span text:style-name="Definition">http://rostokino.mos.ru/presscenter/true/detail/11447053.html</text:span></text:a></text:p>
      <text:p text:style-name="Text_20_body"><text:a xlink:type="simple" xlink:href="http://rostokino.mos.ru" office:name=""><text:span text:style-name="Definition">Управа района Росто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3:53:04Z</meta:creation-date>
    <dc:date>2023-06-20T13:53:04Z</dc:date>
  </office:meta>
</office:document-meta>
</file>