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межевания-первый-шаг-к-постановке-земельного-участка-на-государственный-кадастровый-учёт"/>Проект межевания – первый шаг к постановке земельного участка на государственный кадастровый учёт<text:bookmark-end text:name="проект-межевания-первый-шаг-к-постановке-земельного-участка-на-государственный-кадастровый-учёт"/></text:h>
      <text:p text:style-name="First_20_paragraph">09.03.2023</text:p>
      <text:p text:style-name="Text_20_body">Подготовка проекта межевания территории позволяет определить границы земельных участков, предназначенных для эксплуатации существующих жилых, нежилых зданий, участков территорий, в отношении которых принято решение о градостроительном развитии, а также границы территорий общего пользования. Это позволит в будущем избежать конфликта интересов собственников. Об этом в рамках прошедшей конференции "Строительная отрасль: перспективы и планы" рассказал Максим Подозёров, начальник территориальной проектно-планировочной мастерской Центрального административного округа ГБУ «ГлавАПУ» (генеральный партнер мероприятия).</text:p>
      <text:p text:style-name="Text_20_body">«На сегодняшний день, в столице сохраняются территории, в границах которых отсутствует документация по планировке территории. Учитывая высокую инвестиционную и девелоперскую активность в городе, во избежание конфликта интересов перспективных застройщиков, а также существующих землепользователей, целесообразно провести процедуру межевания территории», - отметил Максим Подозёров.</text:p>
      <text:p text:style-name="Text_20_body">По словам эксперта, переформирование земельного участка, уточнение его границ, или раздел существующего земельного участка – все это задачи, разрешить которые поможет разработка проекта межевания территории.</text:p>
      <text:p text:style-name="Text_20_body">«Кроме того, проект межевания является инструментом, дающим возможность землепользователям определить границы дополнительной территории, необходимой для эксплуатации существующих зданий и сооружений, без проведения процедуры торгов, в соответствии с ст. 24 № 43-ФЗ», - уточнил Максим Подозёров.</text:p>
      <text:p text:style-name="Text_20_body">Итогом разработки проекта межевания территории становится выпуск распорядительного акта Департамента городского имущества города Москвы, на основании которого в дальнейшем осуществляется процедура постановки земельного участка на государственный кадастровый учет.</text:p>
      <text:p text:style-name="Text_20_body">Как отметил главный инженер проектов Территориальной проектно-планировочной мастерской СЗАО-ЗелАО ГБУ «ГлавАпу» Артур Глушко, вопрос межевания земельных участков наиболее актуален для новых территорий столицы. «Понятно, до вхождения в состав Москвы, на этих территориях действовали другие правила. Сейчас развитие новых округов активизировалось и, как следствие, выросло количество заявок на межевание земельных участков», -пояснил Артур Глушко.</text:p>
      <text:p text:style-name="Text_20_body">Он отметил, что большую активность в этом вопросе стали проявлять и дачники. «Ведется активная работа по уточнению границ в старых садовых товариществах, а раньше собственники участков не обращали на это внимание», - подчеркнул специалист.</text:p>
      <text:p text:style-name="Text_20_body">Стратегическим партнером конференции, прошедшей в Москве, выступила ГК "Мосинжпроект", генеральным партнером – ГБУ "ГлавАПУ", официальным партнером – ГАУ "Институт Генплана Москвы".</text:p>
      <text:p text:style-name="Text_20_body"><text:line-break/></text:p>
      <text:p text:style-name="Text_20_body">Адрес страницы: <text:a xlink:type="simple" xlink:href="http://rostokino.mos.ru/presscenter/true/detail/11452629.html" office:name=""><text:span text:style-name="Definition">http://rostokino.mos.ru/presscenter/true/detail/11452629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3:53:02Z</meta:creation-date>
    <dc:date>2023-06-20T13:53:02Z</dc:date>
  </office:meta>
</office:document-meta>
</file>