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дрей-бочкарёв-в-акватории-южного-речного-порта-девелопер-построит-созидательную-набережную-с-террасами"/>Андрей Бочкарёв: В акватории Южного речного порта девелопер построит «созидательную» набережную с террасами<text:bookmark-end text:name="андрей-бочкарёв-в-акватории-южного-речного-порта-девелопер-построит-созидательную-набережную-с-террасами"/></text:h>
      <text:p text:style-name="First_20_paragraph">23.05.2023</text:p>
      <text:p text:style-name="Text_20_body"><text:span text:style-name="T1">Девелопер построит уникальную «созидательную» набережную в акватории Южного речного порта, доступную всем желающим. Об этом сообщил заместитель Мэра Москвы в Правительстве Москвы по вопросам градостроительной политики и строительства Андрей Бочкарёв.</text:span></text:p>
      <text:p text:style-name="Text_20_body">«Территория Южного речного вокзала фактически возвращается в активную городскую жизнь. Здесь расположена самая протяженная береговая линия в городе, в рамках которой станет возможным создавать насыщенные рекреационные маршруты. Активное содействие и помощь городу в этом оказывают инвесторы. Мы рассчитываем на синергию проектов от разных застройщиков, благодаря которой появится новое городское общественное пространство», –рассказал Андрей Бочкарёв.</text:p>
      <text:p text:style-name="Text_20_body">По словам заместителя Мэра, площадь благоустройства «созидательной» общественной набережной составит более 6 700 кв. метров, а длина береговой линии – 400 метров.</text:p>
      <text:p text:style-name="Text_20_body">Председатель Москомстройинвеста Анастасия Пятова добавила, что набережная будет создана в рамках работ по благоустройству ЖК PORTLAND. В целом площадь благоустройства PORTLAND, включая приватные дворы для жителей, составила около 30 500 кв. метров.</text:p>
      <text:p text:style-name="Text_20_body">«Дворовые территории и набережную свяжет зеленый стилобат с видовой террасой, лаундж-зонами, местами для культурных мероприятий и кафе с речными панорамами. Девелопером проекта является компания FORMA», – уточнила Анастасия Пятова. Она также напомнила, что недавно, в апреле 2023 года, Мэр Москвы Сергей Собянин <text:a xlink:type="simple" xlink:href="https://stroi.mos.ru/news/sobianin-otkryl-iuzhnyi-riechnoi-vokzal-poslie-riekonstruktsii" office:name=""><text:span text:style-name="Definition">открыл</text:span></text:a> обновленный речной вокзал.</text:p>
      <text:p text:style-name="Text_20_body">В рамках благоустройства будет создана редкая водная инфраструктура, откроются видовые террасы, будут организованы территории для спорта, прибрежные игровые эко-площадки, появятся объекты ленд-арта (ландшафтного искусства).</text:p>
      <text:p text:style-name="Text_20_body">Достопримечательностью территории набережной станет Water Gate – центральный бульвар с живописными аллеями, сухим фонтаном и собственным спуском к воде со стороны Южнопортовой улицы. Бульвар задуман как основные речные ворота всего проекта. Весь берег возле нового квартала запроектирован как последовательность рекреационных локаций. Так, в восточной части будут расположены собственная марина (гавань) для яхт и лодок разного типа, а также уникальный для столицы понтонный бассейн на открытом воздухе с подогреваемой и очищенной водой. В западной части откроется водная игровая площадка с детскими аттракционами и будет высажен портовый лес.</text:p>
      <text:p text:style-name="Text_20_body">Особое внимание в проекте уделено спортивным опциям и детской инфраструктуре. На территории будут организованы поля для футбола и волейбола, различные зоны для воркаута и велодорожки. Для подростков девелопер планирует построить ступенчатый амфитеатр для встреч и проведения мероприятий, а также скейт-парк на ведущей к станции метро «Печатники» площади.</text:p>
      <text:p text:style-name="Text_20_body">В свою очередь декан факультета городского и регионального развития НИУ ВШЭ Евгений Михайленко отметил, что организация рекреационных пространств в российских городах становится модным и эффективным инструментом повышения качества жизни.</text:p>
      <text:p text:style-name="Text_20_body">«Роль культуры как одной из главных составляющих в формировании поведения горожан в пространстве города за последние годы значительно выросла. Одним из интересных и эффективных решений по удовлетворению запроса жителей на объекты отдыха является создание креативных пространств", - отметил Евгений Михайленко.</text:p>
      <text:p text:style-name="Text_20_body"><text:line-break/></text:p>
      <text:p text:style-name="Text_20_body">Адрес страницы: <text:a xlink:type="simple" xlink:href="http://rostokino.mos.ru/presscenter/true/detail/11602505.html" office:name=""><text:span text:style-name="Definition">http://rostokino.mos.ru/presscenter/true/detail/11602505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7:06:58Z</meta:creation-date>
    <dc:date>2023-05-23T07:06:58Z</dc:date>
  </office:meta>
</office:document-meta>
</file>