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храме-успения-пресвятой-богородицы-на-северо-востоке-столицы-начался-монтаж-инженерных-сетей"/>В храме Успения Пресвятой Богородицы на северо-востоке столицы начался монтаж инженерных сетей<text:bookmark-end text:name="в-храме-успения-пресвятой-богородицы-на-северо-востоке-столицы-начался-монтаж-инженерных-сетей"/></text:h>
      <text:p text:style-name="First_20_paragraph">20.06.2023</text:p>
      <text:p text:style-name="Text_20_body"><text:span text:style-name="T1">Строители Группы компаний «Мосинжпроект» приступили к устройству инженерных коммуникаций в строящемся на северо-востоке Москвы храме Успения Пресвятой Богородицы, сообщил генеральный директор АО «Мосинжпроект» Юрий Кравцов.</text:span></text:p>
      <text:p text:style-name="Text_20_body">Группа компаний «Мосинжпроект» – генеральный проектировщик и генеральный подрядчик строительства объекта.</text:p>
      <text:p text:style-name="Text_20_body">«В храме Успения Пресвятой Богородицы начался монтаж внутренних и внешних инженерных коммуникаций – устройство электросетей и вентиляции выполнено более чем наполовину, а слаботочные системы готовы на две трети», – отметил Юрий Кравцов.</text:p>
      <text:p text:style-name="Text_20_body">По его словам, в здание храма заведен постоянный силовой электрокабель и выполнен контур заземления, а снаружи выполняется монтаж ливневой канализации.</text:p>
      <text:p text:style-name="Text_20_body">«Одновременно ведутся отделочные работы – после завершения устройства внутренних перегородок и бетонирования сводчатых перекрытий входной группы здесь продолжается штукатурка стен. Также на высоком уровне готовности укрупненная сборка металлоконструкций фальшсводов под последующую роспись на первом и втором этаже храма», – добавил Юрий Кравцов.</text:p>
      <text:p text:style-name="Text_20_body">Он напомнил, что проектом здания предусмотрен лифт для маломобильных прихожан и духовенства, уже завершено устройство лифтовой шахты.</text:p>
      <text:p text:style-name="Text_20_body">«Строители закончили монтаж балок и заливку полов в шахте, и теперь готовятся приступить к установке лифтового оборудования», – пояснил руководитель инжинирингового холдинга.</text:p>
      <text:p text:style-name="Text_20_body">Также он уточнил, что общий конструктив храма уже готов, установлены все купола и выполнена звонница, а на следующих этапах будут смонтированы кресты на куполах и проведено благоустройство прилегающей территории.</text:p>
      <text:p text:style-name="Text_20_body">Напомним, храм Успения Пресвятой Богородицы общей площадью свыше 2200 кв. метров и высотой порядка 60 метров возводится на территории бывшей промзоны в Северо-Восточном административном округе Москвы. Он будет посвящен всем российским строителям и рассчитан более чем на полторы тысячи прихожан, войдя в пятерку крупнейших храмовых комплексов столицы.</text:p>
      <text:p text:style-name="Text_20_body">Проектирование объекта осуществлялось силами Института «Мосинжпроект» (головная проектная организация Группы компаний) с использованием элементов технологий информационного моделирования (ТИМ), а строительно-монтажные работы ведут сотрудники АО «УРСТ», строительного подразделения «Мосинжпроекта». Возведение храмового комплекса ведется в тесном сотрудничестве с Московским Патриархатом Русской Православной Церкви.</text:p>
      <text:p text:style-name="Text_20_body">В 2023 году ГК «Мосинжпроект» отмечает свое 65-летие. Сегодня холдинг – участник ключевых градостроительных программ столицы, входит в Перечень системообразующих организаций российской экономики в сфере строительства и ЖКХ. По словам генерального директора АО «Мосинжпроект» Юрия Кравцова, строительство храма – новый опыт для компании, позволяющий расширить компетенции ее специалистов и решить нестандартные профессиональные задачи.</text:p>
      <text:p text:style-name="Text_20_body"><text:line-break/></text:p>
      <text:p text:style-name="Text_20_body">Адрес страницы: <text:a xlink:type="simple" xlink:href="http://rostokino.mos.ru/presscenter/true/detail/11663109.html" office:name=""><text:span text:style-name="Definition">http://rostokino.mos.ru/presscenter/true/detail/11663109.html</text:span></text:a></text:p>
      <text:p text:style-name="Text_20_body"><text:a xlink:type="simple" xlink:href="http://rostokino.mos.ru" office:name=""><text:span text:style-name="Definition">Управа района Росто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0T15:34:19Z</meta:creation-date>
    <dc:date>2023-06-20T15:34:19Z</dc:date>
  </office:meta>
</office:document-meta>
</file>