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ых-дома-демонтировали-по-программе-реновации-с-начала-года"/>134 старых дома демонтировали по программе реновации с начала года<text:bookmark-end text:name="старых-дома-демонтировали-по-программе-реновации-с-начала-года"/></text:h>
      <text:p text:style-name="First_20_paragraph">22.09.2023</text:p>
      <text:p text:style-name="Text_20_body">С начала этого года при помощи технологии «умного» сноса уже демонтировано 134 старых дома. Лидерами по сносу в этом году стал юго-восток Москвы – здесь стало на 23 ветхих дома меньше. Всего в планах на этот год -демонтировать порядка 200 зданий.</text:p>
      <text:p text:style-name="Text_20_body"><text:span text:style-name="T1">«Всего с момента старта программы в городе снесли 277 ветхих пятиэтажек. В тройку лидеров вошли западный округ – 42 здания; восток города -36 домов и север Москвы - 35 дома»</text:span>, - - сообщил исполняющий обязанности руководителя Департамента строительства города Москвы Рафик Загрутдинов «Вечерней Москве»</text:p>
      <text:p text:style-name="Text_20_body">Здания демонтировали при помощи технологии «умного» сноса, которая стала стандартом для всей программы реновации. Основными принципами «умного сноса» являются безопасность, экологичность, максимальная переработка и повторное использование образующихся отходов. Еще одним из приоритетов «умного сноса» является максимально возможное сохранение окружающих деревьев при демонтаже здания. Зеленые насаждения закрывают специальными коробами, чтобы уберечь от возможных повреждений.</text:p>
      <text:p text:style-name="Text_20_body">Вся информация о программе реновации - в спецпроекте mos.ru: https://www.mos.ru/city/projects/renovation/.</text:p>
      <text:p text:style-name="Text_20_body">Подробнее о квартирах и домах по программе реновации: https://www.mos.ru/city/projects/renovation/novie-doma/</text:p>
      <text:p text:style-name="Text_20_body"><text:line-break/></text:p>
      <text:p text:style-name="Text_20_body">Адрес страницы: <text:a xlink:type="simple" xlink:href="http://rostokino.mos.ru/presscenter/true/detail/11846748.html" office:name=""><text:span text:style-name="Definition">http://rostokino.mos.ru/presscenter/true/detail/11846748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8:14:27Z</meta:creation-date>
    <dc:date>2023-09-22T08:14:27Z</dc:date>
  </office:meta>
</office:document-meta>
</file>