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фик-загрутдинов-в-следующем-году-начнем-реконструкцию-дворца-спорта-в-лужниках"/>Рафик Загрутдинов: В следующем году начнем реконструкцию Дворца спорта в Лужниках<text:bookmark-end text:name="рафик-загрутдинов-в-следующем-году-начнем-реконструкцию-дворца-спорта-в-лужниках"/></text:h>
      <text:p text:style-name="First_20_paragraph">04.10.2023</text:p>
      <text:p text:style-name="Text_20_body"><text:span text:style-name="T1">«Сейчас мы занимаемся проектированием обновленного Дворца спорта в Лужниках, к активной фазе строительства мы приступим в следующем году. Недавно стал известен окончательный облик, который примет Дворец после реконструкции», -</text:span> сообщил руководитель Департамента строительства Москвы Рафик Загрутдинов на пресс-туре.</text:p>
      <text:p text:style-name="Text_20_body">Архитектурный облик будет сочетать две простые геометрические формы: массивное прямоугольное основание и овальный стеклянный купол на крыше. Данное решение напомнит об основной функциональной зоне проекта - ледовом поле. Обновленный Дворец спорта, площадь которого составит более 60 тысяч кв.м., в перспективе может стать домашней базой одной из хоккейных команд, объект также предусматривает возможность организации массового катания на коньках.</text:p>
      <text:p text:style-name="Text_20_body">На строительной площадке уже начался подготовительный этап: осуществляется вынос сетей, что позволит приступить к работам по реконструкции в установленный срок.</text:p>
      <text:p text:style-name="Text_20_body">По итогу выполненных работ Дворец спорта будет отвечать современным тенденциям и всем необходимым регламентам, достойно дополнит исторически значимый спортивный кластер в центре столицы.<text:line-break/>По предварительным данным новый спортивный объект будет включать: основную и тренировочную ледовые арены, спортивные залы, административные и технические помещения, магазины сувениров, блок восстановления спортсменов, музейные пространства, конференц-зал и помещения для СМИ.</text:p>
      <text:p text:style-name="Text_20_body"><text:line-break/></text:p>
      <text:p text:style-name="Text_20_body">Адрес страницы: <text:a xlink:type="simple" xlink:href="http://rostokino.mos.ru/presscenter/true/detail/11871393.html" office:name=""><text:span text:style-name="Definition">http://rostokino.mos.ru/presscenter/true/detail/11871393.html</text:span></text:a></text:p>
      <text:p text:style-name="Text_20_body"><text:a xlink:type="simple" xlink:href="http://rostokino.mos.ru" office:name=""><text:span text:style-name="Definition">Управа района Росто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4T06:24:35Z</meta:creation-date>
    <dc:date>2023-10-04T06:24:35Z</dc:date>
  </office:meta>
</office:document-meta>
</file>