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явлены-брошенные-транспортные-средства-в-районе-ростокино-по-адресу-ул.-сельскохозяйственная-д.-12б"/>Выявлены брошенные транспортные средства в районе Ростокино по адресу ул. Сельскохозяйственная, д. 12Б<text:bookmark-end text:name="выявлены-брошенные-транспортные-средства-в-районе-ростокино-по-адресу-ул.-сельскохозяйственная-д.-12б"/></text:h>
      <text:p text:style-name="First_20_paragraph">09.04.2018</text:p>
      <text:p text:style-name="Text_20_body">В соответствии с п. 3.3 Порядка выявления, перемещения, временного хранения и утилизации брошенных, в том числе разукомплектованных, транспортных средств в городе Москве, утверждённым Постановлением Правительства Москвы № 569-ПП от 23.09.2014 г. управа района Ростокино дополнительно информирует владельцев указанных транспортных средств о необходимости привести их в состояние, не позволяющее квалифицировать данные транспортные средства как брошенные или разукомплектованные, либо переместить данные транспортные средства в места, позволяющие хранить транспортные средства без создания помех для организации благоустройства территории города (за исключением дворовых, внутриквартальных территорий, а также объектов улично-дорожной сети города). В случае неисполнения вышеуказанных требований, данные транспортные средства, в установленные законом сроки будут перемещены на стоянку временного хранения с последующей утилизацией. Обращаем внимание, что для востребования транспортного средства с площадки временного хранения, заявителю потребуется возместить затраты города на перемещение и хранение.</text:p>
      <text:p text:style-name="Text_20_body"><text:line-break/></text:p>
      <text:p text:style-name="Text_20_body"><text:span text:style-name="T1">ул. Сельскохозяйственная, д. 12Б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rostokino.mos.ru/presscenter/true/detail/7248497.html" office:name=""><text:span text:style-name="Definition">http://rostokino.mos.ru/presscenter/true/detail/7248497.html</text:span></text:a></text:p>
      <text:p text:style-name="Text_20_body"><text:a xlink:type="simple" xlink:href="http://rostokino.mos.ru" office:name=""><text:span text:style-name="Definition">Управа района Росто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3:52:36Z</meta:creation-date>
    <dc:date>2023-06-20T13:52:36Z</dc:date>
  </office:meta>
</office:document-meta>
</file>