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годня-вручили-памятные-медали-ветеранам"/>Сегодня вручили памятные медали ветеранам<text:bookmark-end text:name="сегодня-вручили-памятные-медали-ветеранам"/></text:h>
      <text:p text:style-name="First_20_paragraph">11.03.2020</text:p>
      <text:p text:style-name="Text_20_body">Сегодня представители управы, отдела социальной защиты, депутат Совета депутатов вручили памятные медали ветеранам, а у Кузнецовой Лидии Никифоровны сегодня юбилей 95 лет. Поздравляем!</text:p>
      <text:p text:style-name="Text_20_body"><text:line-break/></text:p>
      <text:p text:style-name="Text_20_body">Адрес страницы: <text:a xlink:type="simple" xlink:href="http://rostokino.mos.ru/presscenter/true/detail/8749755.html" office:name=""><text:span text:style-name="Definition">http://rostokino.mos.ru/presscenter/true/detail/8749755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3:34:23Z</meta:creation-date>
    <dc:date>2023-06-20T13:34:23Z</dc:date>
  </office:meta>
</office:document-meta>
</file>